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2.jpeg" manifest:media-type="image/jpeg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Gungsuh" svg:font-family="Gungsuh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Gungsuh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5166in" style:use-optimal-column-width="false"/>
    </style:style>
    <style:style style:name="TableColumn3" style:family="table-column">
      <style:table-column-properties style:column-width="0.5166in" style:use-optimal-column-width="false"/>
    </style:style>
    <style:style style:name="TableColumn4" style:family="table-column">
      <style:table-column-properties style:column-width="0.5173in" style:use-optimal-column-width="false"/>
    </style:style>
    <style:style style:name="TableColumn5" style:family="table-column">
      <style:table-column-properties style:column-width="0.5166in" style:use-optimal-column-width="false"/>
    </style:style>
    <style:style style:name="TableColumn6" style:family="table-column">
      <style:table-column-properties style:column-width="0.5166in" style:use-optimal-column-width="false"/>
    </style:style>
    <style:style style:name="TableColumn7" style:family="table-column">
      <style:table-column-properties style:column-width="0.5173in" style:use-optimal-column-width="false"/>
    </style:style>
    <style:style style:name="TableColumn8" style:family="table-column">
      <style:table-column-properties style:column-width="0.5166in" style:use-optimal-column-width="false"/>
    </style:style>
    <style:style style:name="TableColumn9" style:family="table-column">
      <style:table-column-properties style:column-width="0.2583in" style:use-optimal-column-width="false"/>
    </style:style>
    <style:style style:name="TableColumn10" style:family="table-column">
      <style:table-column-properties style:column-width="0.2583in" style:use-optimal-column-width="false"/>
    </style:style>
    <style:style style:name="TableColumn11" style:family="table-column">
      <style:table-column-properties style:column-width="0.5173in" style:use-optimal-column-width="false"/>
    </style:style>
    <style:style style:name="TableColumn12" style:family="table-column">
      <style:table-column-properties style:column-width="0.5166in" style:use-optimal-column-width="false"/>
    </style:style>
    <style:style style:name="TableColumn13" style:family="table-column">
      <style:table-column-properties style:column-width="0.5166in" style:use-optimal-column-width="false"/>
    </style:style>
    <style:style style:name="TableColumn14" style:family="table-column">
      <style:table-column-properties style:column-width="0.5173in" style:use-optimal-column-width="false"/>
    </style:style>
    <style:style style:name="TableColumn15" style:family="table-column">
      <style:table-column-properties style:column-width="0.5166in" style:use-optimal-column-width="false"/>
    </style:style>
    <style:style style:name="TableColumn16" style:family="table-column">
      <style:table-column-properties style:column-width="0.5166in" style:use-optimal-column-width="false"/>
    </style:style>
    <style:style style:name="TableColumn17" style:family="table-column">
      <style:table-column-properties style:column-width="0.5173in" style:use-optimal-column-width="false"/>
    </style:style>
    <style:style style:name="Table1" style:family="table" style:master-page-name="MP0">
      <style:table-properties style:width="7.7534in" fo:margin-left="0in" table:align="left"/>
    </style:style>
    <style:style style:name="TableRow18" style:family="table-row">
      <style:table-row-properties style:min-row-height="0.2756in" style:use-optimal-row-height="false"/>
    </style:style>
    <style:style style:name="TableCell19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break-before="page" fo:line-height="100%"/>
      <style:text-properties fo:font-weight="bold" style:font-weight-asian="bold"/>
    </style:style>
    <style:style style:name="TableCell44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100%"/>
      <style:text-properties fo:font-weight="bold" style:font-weight-asian="bold"/>
    </style:style>
    <style:style style:name="TableRow46" style:family="table-row">
      <style:table-row-properties style:min-row-height="0.2756in" style:use-optimal-row-height="false"/>
    </style:style>
    <style:style style:name="TableCell47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100%"/>
      <style:text-properties fo:font-weight="bold" style:font-weight-asian="bold"/>
    </style:style>
    <style:style style:name="TableCell49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100%"/>
      <style:text-properties fo:font-weight="bold" style:font-weight-asian="bold"/>
    </style:style>
    <style:style style:name="TableRow51" style:family="table-row">
      <style:table-row-properties style:min-row-height="0.5902in" style:use-optimal-row-height="false"/>
    </style:style>
    <style:style style:name="TableCell52" style:family="table-cell">
      <style:table-cell-properties fo:border="0.0312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100%"/>
    </style:style>
    <style:style style:name="T54" style:parent-style-name="預設段落字型" style:family="text">
      <style:text-properties fo:font-weight="bold" style:font-weight-asian="bold"/>
    </style:style>
    <style:style style:name="T55" style:parent-style-name="預設段落字型" style:family="text">
      <style:text-properties fo:font-weight="bold" style:font-weight-asian="bold"/>
    </style:style>
    <style:style style:name="T56" style:parent-style-name="預設段落字型" style:family="text">
      <style:text-properties fo:font-weight="bold" style:font-weight-asian="bold" fo:background-color="#FFFFFF"/>
    </style:style>
    <style:style style:name="P57" style:parent-style-name="內文" style:family="paragraph">
      <style:paragraph-properties fo:line-height="100%"/>
    </style:style>
    <style:style style:name="T58" style:parent-style-name="預設段落字型" style:family="text">
      <style:text-properties fo:font-weight="bold" style:font-weight-asian="bold"/>
    </style:style>
    <style:style style:name="T59" style:parent-style-name="預設段落字型" style:family="text">
      <style:text-properties fo:font-weight="bold" style:font-weight-asian="bold"/>
    </style:style>
    <style:style style:name="P60" style:parent-style-name="內文" style:family="paragraph">
      <style:paragraph-properties fo:line-height="100%"/>
    </style:style>
    <style:style style:name="T61" style:parent-style-name="預設段落字型" style:family="text">
      <style:text-properties fo:font-weight="bold" style:font-weight-asian="bold"/>
    </style:style>
    <style:style style:name="T62" style:parent-style-name="預設段落字型" style:family="text">
      <style:text-properties fo:font-weight="bold" style:font-weight-asian="bold"/>
    </style:style>
    <style:style style:name="TableRow63" style:family="table-row">
      <style:table-row-properties style:min-row-height="0.4881in" style:use-optimal-row-height="false"/>
    </style:style>
    <style:style style:name="TableCell64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100%"/>
    </style:style>
    <style:style style:name="P66" style:parent-style-name="內文" style:family="paragraph">
      <style:paragraph-properties fo:text-align="center" fo:line-height="100%"/>
    </style:style>
    <style:style style:name="TableCell6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100%"/>
    </style:style>
    <style:style style:name="TableCell69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100%"/>
    </style:style>
    <style:style style:name="TableCell71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100%"/>
    </style:style>
    <style:style style:name="P73" style:parent-style-name="內文" style:family="paragraph">
      <style:paragraph-properties fo:text-align="center" fo:line-height="100%"/>
    </style:style>
    <style:style style:name="TableCell7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100%"/>
    </style:style>
    <style:style style:name="TableCell76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100%"/>
    </style:style>
    <style:style style:name="TableCell78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100%"/>
    </style:style>
    <style:style style:name="P80" style:parent-style-name="內文" style:family="paragraph">
      <style:paragraph-properties fo:text-align="center" fo:line-height="100%"/>
    </style:style>
    <style:style style:name="TableCell8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100%"/>
    </style:style>
    <style:style style:name="TableCell83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100%"/>
    </style:style>
    <style:style style:name="TableCell85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100%"/>
    </style:style>
    <style:style style:name="P87" style:parent-style-name="內文" style:family="paragraph">
      <style:paragraph-properties fo:text-align="center" fo:line-height="100%"/>
    </style:style>
    <style:style style:name="TableCell8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100%"/>
    </style:style>
    <style:style style:name="TableCell9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100%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100%"/>
    </style:style>
    <style:style style:name="P94" style:parent-style-name="內文" style:family="paragraph">
      <style:paragraph-properties fo:text-align="center" fo:line-height="100%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100%"/>
    </style:style>
    <style:style style:name="TableCell9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100%"/>
    </style:style>
    <style:style style:name="TableRow99" style:family="table-row">
      <style:table-row-properties style:min-row-height="0.4881in" style:use-optimal-row-height="false"/>
    </style:style>
    <style:style style:name="TableCell10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100%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100%"/>
    </style:style>
    <style:style style:name="P104" style:parent-style-name="內文" style:family="paragraph">
      <style:paragraph-properties fo:line-height="100%"/>
    </style:style>
    <style:style style:name="TableCell10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6" style:parent-style-name="清單段落" style:family="paragraph">
      <style:paragraph-properties fo:line-height="100%" fo:margin-left="0.3333in">
        <style:tab-stops/>
      </style:paragraph-properties>
    </style:style>
    <style:style style:name="TableCell10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100%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100%"/>
    </style:style>
    <style:style style:name="TableCell11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100%"/>
    </style:style>
    <style:style style:name="TableCell11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100%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100%"/>
    </style:style>
    <style:style style:name="TableCell11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100%"/>
    </style:style>
    <style:style style:name="TableCell11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line-height="100%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100%"/>
    </style:style>
    <style:style style:name="TableCell12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100%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line-height="100%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100%"/>
    </style:style>
    <style:style style:name="TableCell12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100%"/>
    </style:style>
    <style:style style:name="TableRow131" style:family="table-row">
      <style:table-row-properties style:min-row-height="0.4881in" style:use-optimal-row-height="false"/>
    </style:style>
    <style:style style:name="TableCell13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100%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100%"/>
    </style:style>
    <style:style style:name="TableCell13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7" style:parent-style-name="清單段落" style:family="paragraph">
      <style:paragraph-properties fo:line-height="100%" fo:margin-left="0.3333in">
        <style:tab-stops/>
      </style:paragraph-properties>
    </style:style>
    <style:style style:name="TableCell13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100%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100%"/>
    </style:style>
    <style:style style:name="TableCell14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100%"/>
    </style:style>
    <style:style style:name="TableCell14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100%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100%"/>
    </style:style>
    <style:style style:name="TableCell1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100%"/>
    </style:style>
    <style:style style:name="TableCell15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line-height="100%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line-height="100%"/>
    </style:style>
    <style:style style:name="TableCell15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line-height="100%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line-height="100%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line-height="100%"/>
    </style:style>
    <style:style style:name="TableCell16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line-height="100%"/>
    </style:style>
    <style:style style:name="TableRow162" style:family="table-row">
      <style:table-row-properties style:min-row-height="0.4881in" style:use-optimal-row-height="false"/>
    </style:style>
    <style:style style:name="TableCell16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line-height="100%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100%"/>
    </style:style>
    <style:style style:name="TableCell16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8" style:parent-style-name="清單段落" style:family="paragraph">
      <style:paragraph-properties fo:line-height="100%" fo:margin-left="0.3333in">
        <style:tab-stops/>
      </style:paragraph-properties>
    </style:style>
    <style:style style:name="TableCell16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line-height="100%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line-height="100%"/>
    </style:style>
    <style:style style:name="TableCell17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line-height="100%"/>
    </style:style>
    <style:style style:name="TableCell17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line-height="100%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100%"/>
    </style:style>
    <style:style style:name="TableCell17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100%"/>
    </style:style>
    <style:style style:name="TableCell18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100%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line-height="100%"/>
    </style:style>
    <style:style style:name="TableCell18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line-height="100%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line-height="100%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100%"/>
    </style:style>
    <style:style style:name="TableCell1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100%"/>
    </style:style>
    <style:style style:name="TableRow193" style:family="table-row">
      <style:table-row-properties style:min-row-height="0.4881in" style:use-optimal-row-height="false"/>
    </style:style>
    <style:style style:name="TableCell19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line-height="100%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100%"/>
    </style:style>
    <style:style style:name="TableCell19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9" style:parent-style-name="清單段落" style:family="paragraph">
      <style:paragraph-properties fo:line-height="100%" fo:margin-left="0.3333in">
        <style:tab-stops/>
      </style:paragraph-properties>
    </style:style>
    <style:style style:name="TableCell20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line-height="100%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line-height="100%"/>
    </style:style>
    <style:style style:name="TableCell20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line-height="100%"/>
    </style:style>
    <style:style style:name="TableCell20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line-height="100%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line-height="100%"/>
    </style:style>
    <style:style style:name="TableCell21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line-height="100%"/>
    </style:style>
    <style:style style:name="TableCell21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line-height="100%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line-height="100%"/>
    </style:style>
    <style:style style:name="TableCell21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line-height="100%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100%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100%"/>
    </style:style>
    <style:style style:name="TableCell22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100%"/>
    </style:style>
    <style:style style:name="TableRow224" style:family="table-row">
      <style:table-row-properties style:min-row-height="0.4881in" style:use-optimal-row-height="false"/>
    </style:style>
    <style:style style:name="TableCell22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line-height="100%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line-height="100%"/>
    </style:style>
    <style:style style:name="TableCell22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0" style:parent-style-name="清單段落" style:family="paragraph">
      <style:paragraph-properties fo:line-height="100%" fo:margin-left="0.3333in">
        <style:tab-stops/>
      </style:paragraph-properties>
    </style:style>
    <style:style style:name="TableCell23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line-height="100%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100%"/>
    </style:style>
    <style:style style:name="TableCell23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100%"/>
    </style:style>
    <style:style style:name="TableCell23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100%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100%"/>
    </style:style>
    <style:style style:name="TableCell2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line-height="100%"/>
    </style:style>
    <style:style style:name="TableCell24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line-height="100%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line-height="100%"/>
    </style:style>
    <style:style style:name="TableCell24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line-height="100%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line-height="100%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line-height="100%"/>
    </style:style>
    <style:style style:name="TableCell2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line-height="100%"/>
    </style:style>
    <style:style style:name="TableRow255" style:family="table-row">
      <style:table-row-properties style:min-row-height="0.4881in" style:use-optimal-row-height="false"/>
    </style:style>
    <style:style style:name="TableCell25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100%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line-height="100%"/>
    </style:style>
    <style:style style:name="TableCell26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1" style:parent-style-name="清單段落" style:family="paragraph">
      <style:paragraph-properties fo:line-height="100%" fo:margin-left="0.3333in">
        <style:tab-stops/>
      </style:paragraph-properties>
    </style:style>
    <style:style style:name="TableCell26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line-height="100%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line-height="100%"/>
    </style:style>
    <style:style style:name="TableCell2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line-height="100%"/>
    </style:style>
    <style:style style:name="TableCell26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line-height="100%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line-height="100%"/>
    </style:style>
    <style:style style:name="TableCell27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100%"/>
    </style:style>
    <style:style style:name="TableCell27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100%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line-height="100%"/>
    </style:style>
    <style:style style:name="TableCell27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100%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line-height="100%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100%"/>
    </style:style>
    <style:style style:name="TableCell28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line-height="100%"/>
    </style:style>
    <style:style style:name="TableRow286" style:family="table-row">
      <style:table-row-properties style:min-row-height="0.4881in" style:use-optimal-row-height="false"/>
    </style:style>
    <style:style style:name="TableCell28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line-height="100%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line-height="100%"/>
    </style:style>
    <style:style style:name="TableCell2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92" style:parent-style-name="清單段落" style:family="paragraph">
      <style:paragraph-properties fo:line-height="100%" fo:margin-left="0.3333in">
        <style:tab-stops/>
      </style:paragraph-properties>
    </style:style>
    <style:style style:name="TableCell29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line-height="100%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line-height="100%"/>
    </style:style>
    <style:style style:name="TableCell29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line-height="100%"/>
    </style:style>
    <style:style style:name="TableCell29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100%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line-height="100%"/>
    </style:style>
    <style:style style:name="TableCell30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line-height="100%"/>
    </style:style>
    <style:style style:name="TableCell30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100%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100%"/>
    </style:style>
    <style:style style:name="TableCell30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100%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100%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line-height="100%"/>
    </style:style>
    <style:style style:name="TableCell31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100%"/>
    </style:style>
    <style:style style:name="TableRow317" style:family="table-row">
      <style:table-row-properties style:min-row-height="0.4881in" style:use-optimal-row-height="false"/>
    </style:style>
    <style:style style:name="TableCell31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line-height="100%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100%"/>
    </style:style>
    <style:style style:name="TableCell32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23" style:parent-style-name="清單段落" style:family="paragraph">
      <style:paragraph-properties fo:line-height="100%" fo:margin-left="0.3333in">
        <style:tab-stops/>
      </style:paragraph-properties>
    </style:style>
    <style:style style:name="TableCell32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line-height="100%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100%"/>
    </style:style>
    <style:style style:name="TableCell32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100%"/>
    </style:style>
    <style:style style:name="TableCell33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line-height="100%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100%"/>
    </style:style>
    <style:style style:name="TableCell33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line-height="100%"/>
    </style:style>
    <style:style style:name="TableCell33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line-height="100%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line-height="100%"/>
    </style:style>
    <style:style style:name="TableCell3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100%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line-height="100%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100%"/>
    </style:style>
    <style:style style:name="TableCell34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100%"/>
    </style:style>
    <style:style style:name="TableRow348" style:family="table-row">
      <style:table-row-properties style:min-row-height="0.4881in" style:use-optimal-row-height="false"/>
    </style:style>
    <style:style style:name="TableCell34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100%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100%"/>
    </style:style>
    <style:style style:name="TableCell3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54" style:parent-style-name="清單段落" style:family="paragraph">
      <style:paragraph-properties fo:line-height="100%" fo:margin-left="0.3333in">
        <style:tab-stops/>
      </style:paragraph-properties>
    </style:style>
    <style:style style:name="TableCell35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100%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100%"/>
    </style:style>
    <style:style style:name="TableCell35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line-height="100%"/>
    </style:style>
    <style:style style:name="TableCell36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line-height="100%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line-height="100%"/>
    </style:style>
    <style:style style:name="TableCell3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line-height="100%"/>
    </style:style>
    <style:style style:name="TableCell36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100%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100%"/>
    </style:style>
    <style:style style:name="TableCell3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line-height="100%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100%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100%"/>
    </style:style>
    <style:style style:name="TableCell37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line-height="100%"/>
    </style:style>
    <style:style style:name="TableRow379" style:family="table-row">
      <style:table-row-properties style:min-row-height="0.4881in" style:use-optimal-row-height="false"/>
    </style:style>
    <style:style style:name="TableCell38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line-height="100%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100%"/>
    </style:style>
    <style:style style:name="TableCell38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85" style:parent-style-name="清單段落" style:family="paragraph">
      <style:paragraph-properties fo:line-height="100%" fo:margin-left="0.3333in">
        <style:tab-stops/>
      </style:paragraph-properties>
    </style:style>
    <style:style style:name="TableCell38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100%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line-height="100%"/>
    </style:style>
    <style:style style:name="TableCell39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100%"/>
    </style:style>
    <style:style style:name="TableCell39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line-height="100%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line-height="100%"/>
    </style:style>
    <style:style style:name="TableCell39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line-height="100%"/>
    </style:style>
    <style:style style:name="TableCell39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line-height="100%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100%"/>
    </style:style>
    <style:style style:name="TableCell40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100%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100%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100%"/>
    </style:style>
    <style:style style:name="TableCell4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100%"/>
    </style:style>
    <style:style style:name="TableRow410" style:family="table-row">
      <style:table-row-properties style:min-row-height="0.4881in" style:use-optimal-row-height="false"/>
    </style:style>
    <style:style style:name="TableCell41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line-height="100%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line-height="100%"/>
    </style:style>
    <style:style style:name="TableCell41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16" style:parent-style-name="清單段落" style:family="paragraph">
      <style:paragraph-properties fo:line-height="100%" fo:margin-left="0.3333in">
        <style:tab-stops/>
      </style:paragraph-properties>
    </style:style>
    <style:style style:name="TableCell41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100%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100%"/>
    </style:style>
    <style:style style:name="TableCell42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100%"/>
    </style:style>
    <style:style style:name="TableCell42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line-height="100%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100%"/>
    </style:style>
    <style:style style:name="TableCell42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100%"/>
    </style:style>
    <style:style style:name="TableCell42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line-height="100%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line-height="100%"/>
    </style:style>
    <style:style style:name="TableCell43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line-height="100%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100%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100%"/>
    </style:style>
    <style:style style:name="TableCell4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line-height="100%"/>
    </style:style>
    <style:style style:name="TableRow441" style:family="table-row">
      <style:table-row-properties style:min-row-height="0.4881in" style:use-optimal-row-height="false"/>
    </style:style>
    <style:style style:name="TableCell44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line-height="100%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line-height="100%"/>
    </style:style>
    <style:style style:name="TableCell44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47" style:parent-style-name="清單段落" style:family="paragraph">
      <style:paragraph-properties fo:line-height="100%" fo:margin-left="0.3333in">
        <style:tab-stops/>
      </style:paragraph-properties>
    </style:style>
    <style:style style:name="TableCell44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line-height="100%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100%"/>
    </style:style>
    <style:style style:name="TableCell45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100%"/>
    </style:style>
    <style:style style:name="TableCell4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line-height="100%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line-height="100%"/>
    </style:style>
    <style:style style:name="TableCell45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line-height="100%"/>
    </style:style>
    <style:style style:name="TableCell46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line-height="100%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line-height="100%"/>
    </style:style>
    <style:style style:name="TableCell46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line-height="100%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line-height="100%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line-height="100%"/>
    </style:style>
    <style:style style:name="TableCell47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100%"/>
    </style:style>
    <style:style style:name="TableRow472" style:family="table-row">
      <style:table-row-properties style:min-row-height="0.4881in" style:use-optimal-row-height="false"/>
    </style:style>
    <style:style style:name="TableCell47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line-height="100%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line-height="100%"/>
    </style:style>
    <style:style style:name="TableCell47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78" style:parent-style-name="清單段落" style:family="paragraph">
      <style:paragraph-properties fo:line-height="100%" fo:margin-left="0.3333in">
        <style:tab-stops/>
      </style:paragraph-properties>
    </style:style>
    <style:style style:name="TableCell47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line-height="100%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100%"/>
    </style:style>
    <style:style style:name="TableCell48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100%"/>
    </style:style>
    <style:style style:name="TableCell48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100%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100%"/>
    </style:style>
    <style:style style:name="TableCell48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line-height="100%"/>
    </style:style>
    <style:style style:name="TableCell49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line-height="100%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100%"/>
    </style:style>
    <style:style style:name="TableCell49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line-height="100%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line-height="100%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line-height="100%"/>
    </style:style>
    <style:style style:name="TableCell5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100%"/>
    </style:style>
    <style:style style:name="TableRow503" style:family="table-row">
      <style:table-row-properties style:min-row-height="0.4881in" style:use-optimal-row-height="false"/>
    </style:style>
    <style:style style:name="TableCell50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line-height="100%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line-height="100%"/>
    </style:style>
    <style:style style:name="TableCell5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09" style:parent-style-name="清單段落" style:family="paragraph">
      <style:paragraph-properties fo:line-height="100%" fo:margin-left="0.3333in">
        <style:tab-stops/>
      </style:paragraph-properties>
    </style:style>
    <style:style style:name="TableCell51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line-height="100%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line-height="100%"/>
    </style:style>
    <style:style style:name="TableCell51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00%"/>
    </style:style>
    <style:style style:name="TableCell51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00%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00%"/>
    </style:style>
    <style:style style:name="TableCell52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line-height="100%"/>
    </style:style>
    <style:style style:name="TableCell52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line-height="100%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line-height="100%"/>
    </style:style>
    <style:style style:name="TableCell52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line-height="100%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line-height="100%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line-height="100%"/>
    </style:style>
    <style:style style:name="TableCell5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line-height="100%"/>
    </style:style>
    <style:style style:name="TableRow534" style:family="table-row">
      <style:table-row-properties style:min-row-height="0.4881in" style:use-optimal-row-height="false"/>
    </style:style>
    <style:style style:name="TableCell53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line-height="100%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line-height="100%"/>
    </style:style>
    <style:style style:name="TableCell5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40" style:parent-style-name="清單段落" style:family="paragraph">
      <style:paragraph-properties fo:line-height="100%" fo:margin-left="0.3333in">
        <style:tab-stops/>
      </style:paragraph-properties>
    </style:style>
    <style:style style:name="TableCell54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line-height="100%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line-height="100%"/>
    </style:style>
    <style:style style:name="TableCell54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100%"/>
    </style:style>
    <style:style style:name="TableCell54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00%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00%"/>
    </style:style>
    <style:style style:name="TableCell55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00%"/>
    </style:style>
    <style:style style:name="TableCell55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line-height="100%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fo:line-height="100%"/>
    </style:style>
    <style:style style:name="TableCell5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line-height="100%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line-height="100%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line-height="100%"/>
    </style:style>
    <style:style style:name="TableCell56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line-height="100%"/>
    </style:style>
    <style:style style:name="TableRow565" style:family="table-row">
      <style:table-row-properties style:min-row-height="0.4881in" style:use-optimal-row-height="false"/>
    </style:style>
    <style:style style:name="TableCell56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line-height="100%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line-height="100%"/>
    </style:style>
    <style:style style:name="TableCell57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71" style:parent-style-name="清單段落" style:family="paragraph">
      <style:paragraph-properties fo:line-height="100%" fo:margin-left="0.3333in">
        <style:tab-stops/>
      </style:paragraph-properties>
    </style:style>
    <style:style style:name="TableCell57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line-height="100%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line-height="100%"/>
    </style:style>
    <style:style style:name="TableCell57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line-height="100%"/>
    </style:style>
    <style:style style:name="TableCell57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100%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100%"/>
    </style:style>
    <style:style style:name="TableCell58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100%"/>
    </style:style>
    <style:style style:name="TableCell58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100%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line-height="100%"/>
    </style:style>
    <style:style style:name="TableCell5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line-height="100%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line-height="100%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line-height="100%"/>
    </style:style>
    <style:style style:name="TableCell59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line-height="100%"/>
    </style:style>
    <style:style style:name="TableRow596" style:family="table-row">
      <style:table-row-properties style:min-row-height="0.4881in" style:use-optimal-row-height="false"/>
    </style:style>
    <style:style style:name="TableCell597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line-height="100%"/>
    </style:style>
    <style:style style:name="TableCell59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line-height="100%"/>
    </style:style>
    <style:style style:name="TableCell601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602" style:parent-style-name="清單段落" style:family="paragraph">
      <style:paragraph-properties fo:line-height="100%" fo:margin-left="0.3333in">
        <style:tab-stops/>
      </style:paragraph-properties>
    </style:style>
    <style:style style:name="TableCell603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line-height="100%"/>
    </style:style>
    <style:style style:name="TableCell60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line-height="100%"/>
    </style:style>
    <style:style style:name="TableCell60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line-height="100%"/>
    </style:style>
    <style:style style:name="TableCell609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line-height="100%"/>
    </style:style>
    <style:style style:name="TableCell61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line-height="100%"/>
    </style:style>
    <style:style style:name="TableCell613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line-height="100%"/>
    </style:style>
    <style:style style:name="TableCell615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line-height="100%"/>
    </style:style>
    <style:style style:name="TableCell61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line-height="100%"/>
    </style:style>
    <style:style style:name="TableCell619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line-height="100%"/>
    </style:style>
    <style:style style:name="TableCell62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line-height="100%"/>
    </style:style>
    <style:style style:name="TableCell62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line-height="100%"/>
    </style:style>
    <style:style style:name="TableCell625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line-height="100%"/>
    </style:style>
    <style:style style:name="P627" style:parent-style-name="內文" style:family="paragraph">
      <style:paragraph-properties style:line-height-at-least="0in"/>
      <style:text-properties style:font-name-asian="標楷體" fo:font-weight="bold" style:font-weight-asian="bold" style:font-weight-complex="bold"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8">
            <text:p text:style-name="P20">申請學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8">
            <text:p text:style-name="P45">申請學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8">
            <text:p text:style-name="P48">負責老師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8">
            <text:p text:style-name="P50">連絡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16">
            <text:p text:style-name="P53"><text:span text:style-name="T54">志工</text:span><text:span text:style-name="T55">內容</text:span>(請於下列志工服務內容的表格欄位直接<text:span text:style-name="T56">填入代號</text:span>)</text:p>
            <text:p text:style-name="P57"><text:span text:style-name="T58">1.</text:span>圖書館服務〈借還書、整理書籍、打掃等等〉<text:s/>　　<text:span text:style-name="T59">2.</text:span>老師交辦事項〈文書處理、送公文、整理資料等等〉</text:p>
            <text:p text:style-name="P60"><text:span text:style-name="T61">3.</text:span>環境整潔打掃<text:s text:c="28"/>　　<text:span text:style-name="T62">4.</text:span>其他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日期</text:p>
            <text:p text:style-name="P66"/>
          </table:table-cell>
          <table:table-cell table:style-name="TableCell67">
            <text:p text:style-name="P68">志工時數</text:p>
          </table:table-cell>
          <table:table-cell table:style-name="TableCell69">
            <text:p text:style-name="P70">服務內容</text:p>
          </table:table-cell>
          <table:table-cell table:style-name="TableCell71">
            <text:p text:style-name="P72">日期</text:p>
            <text:p text:style-name="P73"/>
          </table:table-cell>
          <table:table-cell table:style-name="TableCell74">
            <text:p text:style-name="P75">志工時數</text:p>
          </table:table-cell>
          <table:table-cell table:style-name="TableCell76">
            <text:p text:style-name="P77">服務內容</text:p>
          </table:table-cell>
          <table:table-cell table:style-name="TableCell78">
            <text:p text:style-name="P79">日期</text:p>
            <text:p text:style-name="P80"/>
          </table:table-cell>
          <table:table-cell table:style-name="TableCell81" table:number-columns-spanned="2">
            <text:p text:style-name="P82">志工時數</text:p>
          </table:table-cell>
          <table:covered-table-cell/>
          <table:table-cell table:style-name="TableCell83">
            <text:p text:style-name="P84">服務內容</text:p>
          </table:table-cell>
          <table:table-cell table:style-name="TableCell85">
            <text:p text:style-name="P86">日期</text:p>
            <text:p text:style-name="P87"/>
          </table:table-cell>
          <table:table-cell table:style-name="TableCell88">
            <text:p text:style-name="P89">志工時數</text:p>
          </table:table-cell>
          <table:table-cell table:style-name="TableCell90">
            <text:p text:style-name="P91">服務內容</text:p>
          </table:table-cell>
          <table:table-cell table:style-name="TableCell92">
            <text:p text:style-name="P93">日期</text:p>
            <text:p text:style-name="P94"/>
          </table:table-cell>
          <table:table-cell table:style-name="TableCell95">
            <text:p text:style-name="P96">志工時數</text:p>
          </table:table-cell>
          <table:table-cell table:style-name="TableCell97">
            <text:p text:style-name="P98">服務內容</text:p>
          </table:table-cell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/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 table:number-columns-spanned="2">
            <text:p text:style-name="P333"/>
          </table:table-cell>
          <table:covered-table-cell/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 table:number-columns-spanned="2">
            <text:p text:style-name="P364"/>
          </table:table-cell>
          <table:covered-table-cell/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 table:number-columns-spanned="2">
            <text:p text:style-name="P395"/>
          </table:table-cell>
          <table:covered-table-cell/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 table:number-columns-spanned="2">
            <text:p text:style-name="P426"/>
          </table:table-cell>
          <table:covered-table-cell/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 table:number-columns-spanned="2">
            <text:p text:style-name="P457"/>
          </table:table-cell>
          <table:covered-table-cell/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 table:number-columns-spanned="2">
            <text:p text:style-name="P488"/>
          </table:table-cell>
          <table:covered-table-cell/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 table:number-columns-spanned="2">
            <text:p text:style-name="P519"/>
          </table:table-cell>
          <table:covered-table-cell/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 table:number-columns-spanned="2">
            <text:p text:style-name="P550"/>
          </table:table-cell>
          <table:covered-table-cell/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 table:number-columns-spanned="2">
            <text:p text:style-name="P581"/>
          </table:table-cell>
          <table:covered-table-cell/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 table:number-columns-spanned="2">
            <text:p text:style-name="P612"/>
          </table:table-cell>
          <table:covered-table-cell/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</table:table-row>
      </table:table>
      <text:p text:style-name="P6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Gungsuh" svg:font-family="Gungsuh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0.2638in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Gungsuh" style:font-name-asian="Gungsuh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Gungsuh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18in" fo:margin-left="0.5in" fo:margin-bottom="0.1576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0.0395in"/>
      </style:footer-style>
    </style:page-layout>
    <style:style style:name="P21" style:parent-style-name="內文" style:family="paragraph">
      <style:paragraph-properties fo:text-align="center" fo:line-height="100%" fo:margin-left="-0.0986in" fo:margin-right="-0.1152in" fo:text-indent="0.0979in">
        <style:tab-stops/>
      </style:paragraph-properties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4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26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27" style:parent-style-name="頁尾" style:family="paragraph">
      <style:paragraph-properties fo:line-height="0.2083in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P38" style:parent-style-name="頁尾" style:family="paragraph">
      <style:paragraph-properties fo:line-height="0.2083in"/>
    </style:style>
    <style:style style:name="T39" style:parent-style-name="預設段落字型" style:family="text">
      <style:text-properties style:font-name="微軟正黑體" style:font-name-asian="微軟正黑體" fo:font-size="11pt" style:font-size-asian="11pt"/>
    </style:style>
    <style:style style:name="T40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41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43" style:parent-style-name="預設段落字型" style:family="text">
      <style:text-properties style:font-name="微軟正黑體" style:font-name-asian="微軟正黑體" fo:font-size="11pt" style:font-size-asian="11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parallel" style:wrap-contour="false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style:wrap="parallel" style:wrap-contour="false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1"><text:span text:style-name="T22"><draw:frame draw:style-name="a0" draw:name="圖片 12" text:anchor-type="as-char" svg:x="0in" svg:y="0in" svg:width="0.28125in" svg:height="0.28125in" style:rel-width="scale" style:rel-height="scale"><draw:image xlink:href="media/image2.jpeg" xlink:type="simple" xlink:show="embed" xlink:actuate="onLoad"/><svg:title/><svg:desc>基金會LOG)</svg:desc></draw:frame></text:span><text:span text:style-name="T23">財團法人台中縣林賴足女士教育基金會國</text:span><text:span text:style-name="T24">中助學金學生</text:span><text:span text:style-name="T25">志工服務</text:span><text:span text:style-name="T26">紀錄表</text:span></text:p>
      </style:header>
      <style:footer>
        <text:p text:style-name="P27"><text:span text:style-name="T28"><draw:connector draw:type="line" svg:x1="5.58958in" svg:y1="0.17361in" svg:x2="6.86042in" svg:y2="0.17361in" draw:z-index="251659264" draw:id="id0" draw:style-name="a1" draw:name="AutoShape 2" text:anchor-type="paragraph"><svg:title/><svg:desc/></draw:connector></text:span><text:span text:style-name="T29"><draw:connector draw:type="line" svg:x1="0.4375in" svg:y1="0.17292in" svg:x2="1.73958in" svg:y2="0.17361in" draw:z-index="251658240" draw:id="id1" draw:style-name="a2" draw:name="AutoShape 1" text:anchor-type="paragraph"><svg:title/><svg:desc/></draw:connector></text:span><text:span text:style-name="T30">學生</text:span><text:span text:style-name="T31"><text:s text:c="14"/></text:span><text:span text:style-name="T32">已完成</text:span><text:span text:style-name="T33">志工服務</text:span><text:span text:style-name="T34">時數</text:span><text:span text:style-name="T35">4</text:span><text:span text:style-name="T36">0</text:span><text:span text:style-name="T37">小時，負責老師簽章</text:span></text:p>
        <text:p text:style-name="P38"><text:span text:style-name="T39">請於</text:span><text:span text:style-name="T40">11</text:span><text:span text:style-name="T41">6</text:span><text:span text:style-name="T42">年6月30日</text:span><text:span text:style-name="T43">前將本表寄回基金會存查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istrator</meta:initial-creator>
    <dc:creator>Master</dc:creator>
    <meta:creation-date>2026-08-26T04:26:00Z</meta:creation-date>
    <dc:date>2026-08-26T04:26:00Z</dc:date>
    <meta:print-date>2024-07-22T01:0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6" meta:character-count="510" meta:row-count="3" meta:non-whitespace-character-count="435"/>
  </office:meta>
</office:document-meta>
</file>